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7<text:span text:style-name="T17">.08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3804072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1">пасте за прање и одмашћивање руку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1">3</text:span></text:span><text:span text:style-name="Default_20_Paragraph_20_Font"><text:span text:style-name="T19">0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0">12.08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3787099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8-07T13:54:25.74</dc:date>
    <meta:print-date>2026-07-17T09:46:02.80</meta:print-date>
    <meta:editing-cycles>188</meta:editing-cycles>
    <meta:editing-duration>PT15H37M28S</meta:editing-duration>
    <dc:creator>s s</dc:creator>
    <meta:printed-by>s s</meta:printed-by>
    <meta:document-statistic meta:table-count="1" meta:image-count="2" meta:object-count="0" meta:page-count="2" meta:paragraph-count="42" meta:word-count="335" meta:character-count="236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